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Arial2"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text-align="justify" style:justify-single-word="false">
        <style:tab-stops>
          <style:tab-stop style:position="2.251cm"/>
        </style:tab-stops>
      </style:paragraph-properties>
      <style:text-properties style:font-name="Arial1" style:text-underline-style="none" fo:font-weight="normal" officeooo:rsid="005adbf3" officeooo:paragraph-rsid="000a9473" style:font-weight-asian="normal" style:font-weight-complex="normal"/>
    </style:style>
    <style:style style:name="P2" style:family="paragraph" style:parent-style-name="Standard">
      <style:paragraph-properties fo:text-align="center" style:justify-single-word="false">
        <style:tab-stops>
          <style:tab-stop style:position="2.251cm"/>
        </style:tab-stops>
      </style:paragraph-properties>
      <style:text-properties style:font-name="Arial1" style:text-underline-style="none" fo:font-weight="normal" officeooo:rsid="005adbf3" officeooo:paragraph-rsid="000a9473" style:font-weight-asian="normal" style:font-weight-complex="normal"/>
    </style:style>
    <style:style style:name="P3" style:family="paragraph" style:parent-style-name="Standard">
      <style:paragraph-properties fo:text-align="justify" style:justify-single-word="false">
        <style:tab-stops>
          <style:tab-stop style:position="2.251cm"/>
        </style:tab-stops>
      </style:paragraph-properties>
      <style:text-properties style:font-name="Arial1" style:text-underline-style="none" fo:font-weight="normal" officeooo:rsid="00578ec3" officeooo:paragraph-rsid="000a9473" style:font-weight-asian="normal" style:font-weight-complex="normal"/>
    </style:style>
    <style:style style:name="P4" style:family="paragraph" style:parent-style-name="Standard">
      <style:paragraph-properties fo:text-align="justify" style:justify-single-word="false">
        <style:tab-stops>
          <style:tab-stop style:position="2.251cm"/>
        </style:tab-stops>
      </style:paragraph-properties>
      <style:text-properties style:font-name="Arial1" style:text-underline-style="none" fo:font-weight="normal" officeooo:rsid="005d2302" officeooo:paragraph-rsid="000a9473" style:font-weight-asian="normal" style:font-weight-complex="normal"/>
    </style:style>
    <style:style style:name="P5" style:family="paragraph" style:parent-style-name="Standard">
      <style:paragraph-properties fo:text-align="justify" style:justify-single-word="false">
        <style:tab-stops>
          <style:tab-stop style:position="2.251cm"/>
        </style:tab-stops>
      </style:paragraph-properties>
      <style:text-properties style:font-name="Arial1" style:text-underline-style="solid" style:text-underline-width="auto" style:text-underline-color="font-color" fo:font-weight="normal" officeooo:rsid="00578ec3" officeooo:paragraph-rsid="000a9473" style:font-weight-asian="normal" style:font-weight-complex="normal"/>
    </style:style>
    <style:style style:name="P6" style:family="paragraph" style:parent-style-name="Standard">
      <style:paragraph-properties fo:text-align="justify" style:justify-single-word="false">
        <style:tab-stops>
          <style:tab-stop style:position="2.251cm"/>
        </style:tab-stops>
      </style:paragraph-properties>
      <style:text-properties style:font-name="Arial1" style:text-underline-style="solid" style:text-underline-width="auto" style:text-underline-color="font-color" fo:font-weight="normal" officeooo:rsid="005961fc" officeooo:paragraph-rsid="000a9473" style:font-weight-asian="normal" style:font-weight-complex="normal"/>
    </style:style>
    <style:style style:name="P7" style:family="paragraph" style:parent-style-name="Standard">
      <style:paragraph-properties fo:text-align="justify" style:justify-single-word="false">
        <style:tab-stops>
          <style:tab-stop style:position="2.251cm"/>
        </style:tab-stops>
      </style:paragraph-properties>
      <style:text-properties style:font-name="Arial1" style:text-underline-style="solid" style:text-underline-width="auto" style:text-underline-color="font-color" fo:font-weight="normal" officeooo:rsid="005adbf3" officeooo:paragraph-rsid="000a9473" style:font-weight-asian="normal" style:font-weight-complex="normal"/>
    </style:style>
    <style:style style:name="P8" style:family="paragraph" style:parent-style-name="Standard">
      <style:paragraph-properties fo:text-align="justify" style:justify-single-word="false">
        <style:tab-stops>
          <style:tab-stop style:position="2.251cm"/>
        </style:tab-stops>
      </style:paragraph-properties>
      <style:text-properties style:font-name="Arial1" style:text-underline-style="solid" style:text-underline-width="auto" style:text-underline-color="font-color" fo:font-weight="normal" officeooo:rsid="005adbf3" officeooo:paragraph-rsid="000e2747" style:font-weight-asian="normal" style:font-weight-complex="normal"/>
    </style:style>
    <style:style style:name="P9" style:family="paragraph" style:parent-style-name="Standard">
      <style:paragraph-properties fo:text-align="justify" style:justify-single-word="false">
        <style:tab-stops>
          <style:tab-stop style:position="2.251cm"/>
        </style:tab-stops>
      </style:paragraph-properties>
      <style:text-properties style:font-name="Arial1" fo:font-size="10pt" fo:language="es" fo:country="ES" style:text-underline-style="solid" style:text-underline-width="auto" style:text-underline-color="font-color" fo:font-weight="normal" officeooo:rsid="00621f90" officeooo:paragraph-rsid="000e2747" style:font-size-asian="10pt" style:font-weight-asian="normal" style:font-size-complex="10pt" style:font-weight-complex="normal"/>
    </style:style>
    <style:style style:name="P10" style:family="paragraph" style:parent-style-name="Standard">
      <style:paragraph-properties fo:text-align="justify" style:justify-single-word="false">
        <style:tab-stops>
          <style:tab-stop style:position="2.251cm"/>
        </style:tab-stops>
      </style:paragraph-properties>
      <style:text-properties style:font-name="Arial1" fo:language="ca" fo:country="ES" officeooo:paragraph-rsid="000f0582"/>
    </style:style>
    <style:style style:name="P11" style:family="paragraph" style:parent-style-name="Standard">
      <style:paragraph-properties fo:text-align="justify" style:justify-single-word="false">
        <style:tab-stops>
          <style:tab-stop style:position="2.251cm"/>
        </style:tab-stops>
      </style:paragraph-properties>
      <style:text-properties fo:language="ca" fo:country="ES" officeooo:paragraph-rsid="000f0582"/>
    </style:style>
    <style:style style:name="P12" style:family="paragraph" style:parent-style-name="Standard">
      <style:paragraph-properties fo:text-align="justify" style:justify-single-word="false">
        <style:tab-stops>
          <style:tab-stop style:position="2.251cm"/>
        </style:tab-stops>
      </style:paragraph-properties>
      <style:text-properties style:font-name="Arial1" style:text-underline-style="none" fo:font-weight="normal" officeooo:rsid="005961fc" officeooo:paragraph-rsid="000a9473" style:font-weight-asian="normal" style:font-weight-complex="normal"/>
    </style:style>
    <style:style style:name="P13" style:family="paragraph" style:parent-style-name="Standard">
      <style:paragraph-properties fo:text-align="justify" style:justify-single-word="false">
        <style:tab-stops>
          <style:tab-stop style:position="2.251cm"/>
        </style:tab-stops>
      </style:paragraph-properties>
      <style:text-properties style:font-name="Arial1" style:text-underline-style="none" fo:font-weight="normal" officeooo:rsid="005b6d95" officeooo:paragraph-rsid="000e2747" style:font-weight-asian="normal" style:font-weight-complex="normal"/>
    </style:style>
    <style:style style:name="P14" style:family="paragraph" style:parent-style-name="Standard">
      <style:paragraph-properties fo:text-align="justify" style:justify-single-word="false">
        <style:tab-stops>
          <style:tab-stop style:position="2.251cm"/>
        </style:tab-stops>
      </style:paragraph-properties>
      <style:text-properties style:font-name="Arial1" style:text-underline-style="none" fo:font-weight="normal" officeooo:rsid="005adbf3" officeooo:paragraph-rsid="000e2747" style:font-weight-asian="normal" style:font-weight-complex="normal"/>
    </style:style>
    <style:style style:name="P15" style:family="paragraph" style:parent-style-name="Standard">
      <style:paragraph-properties fo:text-align="justify" style:justify-single-word="false">
        <style:tab-stops>
          <style:tab-stop style:position="2.251cm"/>
        </style:tab-stops>
      </style:paragraph-properties>
      <style:text-properties style:font-name="Arial1" fo:font-size="12pt" fo:language="es" fo:country="ES" fo:font-style="normal" style:text-underline-style="none" fo:font-weight="normal" officeooo:rsid="005e8c04" officeooo:paragraph-rsid="000e2747" style:font-size-asian="12pt" style:font-style-asian="normal" style:font-weight-asian="normal" style:font-size-complex="12pt" style:font-style-complex="normal" style:font-weight-complex="normal"/>
    </style:style>
    <style:style style:name="P16" style:family="paragraph" style:parent-style-name="Standard">
      <style:paragraph-properties fo:text-align="justify" style:justify-single-word="false">
        <style:tab-stops>
          <style:tab-stop style:position="2.251cm"/>
        </style:tab-stops>
      </style:paragraph-properties>
      <style:text-properties style:font-name="Arial1" fo:font-size="12pt" fo:language="ca" fo:country="ES" fo:font-style="normal" style:text-underline-style="none" fo:font-weight="normal" officeooo:rsid="00220256" officeooo:paragraph-rsid="000f0582" style:font-size-asian="12pt" style:font-style-asian="normal" style:font-weight-asian="normal" style:font-size-complex="12pt" style:font-style-complex="normal" style:font-weight-complex="normal"/>
    </style:style>
    <style:style style:name="P17" style:family="paragraph" style:parent-style-name="Standard">
      <style:paragraph-properties fo:text-align="justify" style:justify-single-word="false">
        <style:tab-stops>
          <style:tab-stop style:position="2.251cm"/>
        </style:tab-stops>
      </style:paragraph-properties>
      <style:text-properties fo:font-size="12pt" fo:language="ca" fo:country="ES" fo:font-style="normal" officeooo:rsid="00621f90" officeooo:paragraph-rsid="000f0582" style:font-size-asian="12pt" style:font-style-asian="normal" style:font-size-complex="12pt" style:font-style-complex="normal"/>
    </style:style>
    <style:style style:name="T1" style:family="text">
      <style:text-properties officeooo:rsid="005b7c64"/>
    </style:style>
    <style:style style:name="T2" style:family="text">
      <style:text-properties style:text-underline-style="none"/>
    </style:style>
    <style:style style:name="T3" style:family="text">
      <style:text-properties style:text-underline-style="none" officeooo:rsid="005b7c64"/>
    </style:style>
    <style:style style:name="T4" style:family="text">
      <style:text-properties style:text-underline-style="none" officeooo:rsid="005d2302"/>
    </style:style>
    <style:style style:name="T5" style:family="text">
      <style:text-properties style:text-underline-style="none" officeooo:rsid="005b29fb"/>
    </style:style>
    <style:style style:name="T6" style:family="text">
      <style:text-properties style:text-underline-style="none" officeooo:rsid="005b3c89"/>
    </style:style>
    <style:style style:name="T7" style:family="text">
      <style:text-properties style:text-underline-style="none" officeooo:rsid="005961fc"/>
    </style:style>
    <style:style style:name="T8" style:family="text">
      <style:text-properties style:text-underline-style="none" officeooo:rsid="005b3105"/>
    </style:style>
    <style:style style:name="T9" style:family="text">
      <style:text-properties style:text-underline-style="none" officeooo:rsid="005e8c04"/>
    </style:style>
    <style:style style:name="T10" style:family="text">
      <style:text-properties style:text-underline-style="none" officeooo:rsid="005b6d95"/>
    </style:style>
    <style:style style:name="T11" style:family="text">
      <style:text-properties style:text-underline-style="none" officeooo:rsid="000a9473"/>
    </style:style>
    <style:style style:name="T12" style:family="text">
      <style:text-properties style:text-underline-style="none" officeooo:rsid="000c3c26"/>
    </style:style>
    <style:style style:name="T13" style:family="text">
      <style:text-properties style:text-underline-style="none" officeooo:rsid="000f0582"/>
    </style:style>
    <style:style style:name="T14" style:family="text">
      <style:text-properties officeooo:rsid="000a9473"/>
    </style:style>
    <style:style style:name="T15" style:family="text">
      <style:text-properties fo:font-size="12pt" fo:font-style="normal" officeooo:rsid="00235c86" style:font-size-asian="12pt" style:font-style-asian="normal" style:font-size-complex="12pt" style:font-style-complex="normal"/>
    </style:style>
    <style:style style:name="T16" style:family="text">
      <style:text-properties fo:font-size="12pt" fo:font-style="normal" officeooo:rsid="00220256" style:font-size-asian="12pt" style:font-style-asian="normal" style:font-size-complex="12pt" style:font-style-complex="normal"/>
    </style:style>
    <style:style style:name="T17" style:family="text">
      <style:text-properties fo:font-size="12pt" fo:font-style="normal" officeooo:rsid="00621f90" style:font-size-asian="12pt" style:font-style-asian="normal" style:font-size-complex="12pt" style:font-style-complex="normal"/>
    </style:style>
    <style:style style:name="T18" style:family="text">
      <style:text-properties fo:font-size="12pt" fo:font-style="normal" officeooo:rsid="000e2747" style:font-size-asian="12pt" style:font-style-asian="normal" style:font-size-complex="12pt" style:font-style-complex="normal"/>
    </style:style>
    <style:style style:name="T19" style:family="text">
      <style:text-properties fo:font-size="12pt" fo:font-style="normal" officeooo:rsid="000f0582" style:font-size-asian="12pt" style:font-style-asian="normal" style:font-size-complex="12pt" style:font-style-complex="normal"/>
    </style:style>
    <style:style style:name="T20" style:family="text">
      <style:text-properties fo:color="#000000" style:font-name="Arial1" fo:font-size="12pt" fo:font-style="normal" style:text-underline-style="none" fo:font-weight="normal" officeooo:rsid="002a7260" fo:background-color="#ffffff" loext:char-shading-value="0" style:font-size-asian="12pt" style:font-style-asian="normal" style:font-weight-asian="normal" style:font-size-complex="12pt" style:font-style-complex="normal" style:font-weight-complex="normal"/>
    </style:style>
    <style:style style:name="T21" style:family="text">
      <style:text-properties fo:color="#000000" style:font-name="Arial1" fo:font-size="12pt" fo:font-style="normal" style:text-underline-style="none" fo:font-weight="normal" officeooo:rsid="00235c86" fo:background-color="#ffffff" loext:char-shading-value="0" style:font-size-asian="12pt" style:font-style-asian="normal" style:font-weight-asian="normal" style:font-size-complex="12pt" style:font-style-complex="normal" style:font-weight-complex="normal"/>
    </style:style>
    <style:style style:name="T22" style:family="text">
      <style:text-properties fo:color="#000000" style:font-name="Arial1" fo:font-size="12pt" fo:font-style="normal" style:text-underline-style="none" fo:font-weight="normal" officeooo:rsid="000f0582" fo:background-color="#ffffff" loext:char-shading-value="0" style:font-size-asian="12pt" style:font-style-asian="normal" style:font-weight-asian="normal" style:font-size-complex="12pt" style:font-style-complex="normal" style:font-weight-complex="normal"/>
    </style:style>
    <style:style style:name="T23" style:family="text">
      <style:text-properties fo:font-style="italic" style:text-underline-style="none" officeooo:rsid="005e8c04" style:font-style-asian="italic" style:font-style-complex="italic"/>
    </style:style>
    <style:style style:name="T24" style:family="text">
      <style:text-properties fo:font-style="italic" style:text-underline-style="none" fo:font-weight="bold" officeooo:rsid="005e8c04" style:font-style-asian="italic" style:font-weight-asian="bold" style:font-style-complex="italic" style:font-weight-complex="bold"/>
    </style:style>
    <style:style style:name="T25" style:family="text">
      <style:text-properties officeooo:rsid="000f0582"/>
    </style:style>
    <style:style style:name="T26" style:family="text">
      <style:text-properties style:font-name="Arial1" fo:font-size="12pt" fo:font-style="normal" style:text-underline-style="none" fo:font-weight="normal" officeooo:rsid="000e2747" style:font-size-asian="12pt" style:font-style-asian="normal" style:font-weight-asian="normal" style:font-size-complex="12pt" style:font-style-complex="normal" style:font-weight-complex="normal"/>
    </style:style>
    <style:style style:name="T27" style:family="text">
      <style:text-properties style:font-name="Arial1" fo:font-size="12pt" fo:font-style="normal" style:text-underline-style="none" fo:font-weight="normal" officeooo:rsid="0020efbf" style:font-size-asian="12pt" style:font-style-asian="normal" style:font-weight-asian="normal" style:font-size-complex="12pt" style:font-style-complex="normal" style:font-weight-complex="normal"/>
    </style:style>
    <style:style style:name="T28" style:family="text">
      <style:text-properties style:font-name="Arial1" fo:font-size="12pt" fo:font-style="normal" style:text-underline-style="none" fo:font-weight="normal" officeooo:rsid="000f0582" style:font-size-asian="12pt" style:font-style-asian="normal" style:font-weight-asian="normal" style:font-size-complex="12pt" style:font-style-complex="normal" style:font-weight-complex="normal"/>
    </style:style>
    <style:style style:name="T29" style:family="text">
      <style:text-properties style:font-name="Arial1" fo:font-size="12pt" fo:font-style="normal" style:text-underline-style="none" fo:font-weight="normal" officeooo:rsid="00235c86" style:font-size-asian="12pt" style:font-style-asian="normal" style:font-weight-asian="normal" style:font-size-complex="12pt" style:font-style-complex="normal" style:font-weight-complex="normal"/>
    </style:style>
    <style:style style:name="T30" style:family="text">
      <style:text-properties style:font-name="Arial1" fo:font-size="12pt" fo:font-style="normal" style:text-underline-style="none" fo:font-weight="normal" officeooo:rsid="002821a8" style:font-size-asian="12pt" style:font-style-asian="normal" style:font-weight-asian="normal" style:font-size-complex="12pt" style:font-style-complex="normal" style:font-weight-complex="normal"/>
    </style:style>
    <style:style style:name="T31" style:family="text">
      <style:text-properties style:font-name="Arial1" fo:font-size="12pt" fo:font-style="normal" style:text-underline-style="none" fo:font-weight="normal" officeooo:rsid="00c4cf47" style:font-size-asian="12pt" style:font-style-asian="normal" style:font-weight-asian="normal" style:font-size-complex="12pt" style:font-style-complex="normal" style:font-weight-complex="normal"/>
    </style:style>
    <style:style style:name="T32" style:family="text">
      <style:text-properties style:font-name="Arial1" fo:font-size="12pt" fo:font-style="normal" style:text-underline-style="none" fo:font-weight="normal" officeooo:rsid="00220256" style:font-size-asian="12pt" style:font-style-asian="normal" style:font-weight-asian="normal" style:font-size-complex="12pt" style:font-style-complex="normal" style:font-weight-complex="normal"/>
    </style:style>
    <style:style style:name="T33" style:family="text">
      <style:text-properties style:font-name="Arial1" fo:font-size="12pt" fo:font-style="normal" style:text-underline-style="none" fo:font-weight="normal" officeooo:rsid="0024d991" style:font-size-asian="12pt" style:font-style-asian="normal" style:font-weight-asian="normal" style:font-size-complex="12pt" style:font-style-complex="normal" style:font-weight-complex="normal"/>
    </style:style>
    <style:style style:name="T34" style:family="text">
      <style:text-properties style:font-name="Arial1" fo:font-size="12pt" style:text-underline-style="none" fo:font-weight="normal" officeooo:rsid="005e8c04" style:font-size-asian="12pt" style:font-weight-asian="normal" style:font-size-complex="12pt"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tab/><text:tab/><text:tab/><text:tab/><text:tab/><text:tab/><text:tab/><text:span text:style-name="T14">(Dades propietari-arrendador)</text:span></text:p>
      <text:p text:style-name="P3"><text:tab/><text:tab/><text:tab/><text:tab/><text:tab/><text:tab/><text:tab/><text:tab/></text:p>
      <text:p text:style-name="P3"/>
      <text:p text:style-name="P3"/>
      <text:p text:style-name="P3"/>
      <text:p text:style-name="P3"><text:tab/><text:tab/><text:tab/><text:tab/><text:tab/><text:tab/><text:tab/>Barcelona, .... de ............<text:span text:style-name="T1"> </text:span>de ...............</text:p>
      <text:p text:style-name="P3"/>
      <text:p text:style-name="P3">Sr./<text:span text:style-name="T25">Sra</text:span>,</text:p>
      <text:p text:style-name="P3"/>
      <text:p text:style-name="P5"><text:span text:style-name="T2">M’adreço a vostè com a</text:span><text:span text:style-name="T3"> </text:span><text:span text:style-name="T2">arrendat</text:span><text:span text:style-name="T11">ari/ària</text:span><text:span text:style-name="T2"> de l’habitatge situat al carrer ..............................., en la seva condició </text:span><text:span text:style-name="T3">de propietari/</text:span><text:span text:style-name="T11">ària</text:span><text:span text:style-name="T3"> i arrendador/</text:span><text:span text:style-name="T11">a, </text:span><text:span text:style-name="T13">en mèrits del contracte d’arrendament de data.....................</text:span><text:span text:style-name="T3">.</text:span></text:p>
      <text:p text:style-name="P3"/>
      <text:p text:style-name="P5"><text:span text:style-name="T2">El dia ... <text:s/>d</text:span><text:span text:style-name="T3">e ... </text:span><text:span text:style-name="T2"><text:s/>de 20</text:span><text:span text:style-name="T3">20</text:span><text:span text:style-name="T2"> </text:span><text:span text:style-name="T11">vaig</text:span><text:span text:style-name="T2"> procedir al lliurament de les claus de l’habitatge </text:span><text:span text:style-name="T4">arrendat</text:span><text:span text:style-name="T2">, que vostè va rebre, lliurant així mateix </text:span><text:span text:style-name="T5">la possessió de</text:span><text:span text:style-name="T6">l mateix</text:span><text:span text:style-name="T2"> en perfecte estat d’ús i conse</text:span><text:span text:style-name="T5">r</text:span><text:span text:style-name="T2">vació, com vostè </text:span><text:span text:style-name="T11">va</text:span><text:span text:style-name="T2"> poder comprova</text:span><text:span text:style-name="T11">r</text:span><text:span text:style-name="T2"> i fotografiar per deixar-ne constància.</text:span></text:p>
      <text:p text:style-name="P3"/>
      <text:p text:style-name="P5"><text:span text:style-name="T7">A</text:span><text:span text:style-name="T2"> dia d’avui encara no han procedit a la devolució de la fiança </text:span><text:span text:style-name="T7">de ................. €, malgrat que en diverses ocasions m’he adreçat a vostè per </text:span><text:span text:style-name="T11">diversos mitjans</text:span><text:span text:style-name="T7"> interessant-me per l’estat del tràmit, sense haver obtingut cap resposta fin</text:span><text:span text:style-name="T11">s</text:span><text:span text:style-name="T6"> </text:span><text:span text:style-name="T13">que </text:span><text:span text:style-name="T7">em va contestar </text:span><text:span text:style-name="T4">manifestant </text:span><text:span text:style-name="T7">que la propietat </text:span><text:span text:style-name="T6">té una factura </text:span><text:span text:style-name="T4">corresponent a la</text:span><text:span text:style-name="T6"> reparació de ..........................que pretén deduir de la fiança.</text:span></text:p>
      <text:p text:style-name="P4"/>
      <text:p text:style-name="P6"><text:span text:style-name="T4">En resposta a l’esmentada comunicació, p</text:span><text:span text:style-name="T2">er mitjà de la present li </text:span><text:span text:style-name="T4">notifico </text:span><text:span text:style-name="T2">que m’oposo taxativament a </text:span><text:span text:style-name="T4">qualsevol</text:span><text:span text:style-name="T2"> retenció </text:span><text:span text:style-name="T6">de la fiança</text:span><text:span text:style-name="T2">. Com vostè sap, l’habitatge es va lliurar en perfecte estat, havent procedit a efectuar una neteja exhaustiva del mateix.</text:span></text:p>
      <text:p text:style-name="P12"/>
      <text:p text:style-name="P8"><text:span text:style-name="T8">Com vostè sap una </text:span><text:span text:style-name="T12">actuació</text:span><text:span text:style-name="T8"> d’aquestes característiques no és conseqüència de</text:span><text:span text:style-name="T12">l mal </text:span><text:span text:style-name="T8">ús ni es tracta d’una actuació de manteniment que correspongui efectuar a l’arrendatària,</text:span><text:span text:style-name="T9"> sinó que correspon a la propietat efectuar les reparacions necessàries per mantenir l’habitatge en les condicions d’ús contractades.</text:span></text:p>
      <text:p text:style-name="P15"/>
      <text:p text:style-name="P11"><text:span text:style-name="T26">L’ar</text:span><text:span text:style-name="T27">t</text:span><text:span text:style-name="T28">i</text:span><text:span text:style-name="T27">c</text:span><text:span text:style-name="T26">le</text:span><text:span text:style-name="T27"> 36 de la L</text:span><text:span text:style-name="T26">lei d’Arrendaments Urbans estableix que </text:span><text:span text:style-name="T27">la fian</text:span><text:span text:style-name="T26">ç</text:span><text:span text:style-name="T27">a t</text:span><text:span text:style-name="T26">é la finalitat de garantir </text:span><text:span text:style-name="T27"><text:s/>el c</text:span><text:span text:style-name="T26">o</text:span><text:span text:style-name="T27">mpliment de l</text:span><text:span text:style-name="T26">e</text:span><text:span text:style-name="T27">s obligacions de </text:span><text:span text:style-name="T26">l’</text:span><text:span text:style-name="T27">arrendatari</text:span><text:span text:style-name="T20">. </text:span><text:span text:style-name="T22">I</text:span><text:span text:style-name="T21"> no </text:span><text:span text:style-name="T29">p</text:span><text:span text:style-name="T26">ot</text:span><text:span text:style-name="T29"> considerar-se un da</text:span><text:span text:style-name="T26">ny</text:span><text:span text:style-name="T29"> </text:span><text:span text:style-name="T30">o una actuació contr</text:span><text:span text:style-name="T26">à</text:span><text:span text:style-name="T30">ria a la dilig</text:span><text:span text:style-name="T26">è</text:span><text:span text:style-name="T30">ncia </text:span><text:span text:style-name="T26">que és exigible no pintar les parts </text:span><text:span text:style-name="T31">o </text:span><text:span text:style-name="T26">fer forats a la paret per a penjar quadres o fixar el mobiliari, atès </text:span><text:span text:style-name="T32">que </text:span><text:span text:style-name="T33">son actuacion</text:span><text:span text:style-name="T26">s</text:span><text:span text:style-name="T33"> </text:span><text:span text:style-name="T32">inherent</text:span><text:span text:style-name="T33">s</text:span><text:span text:style-name="T32"> a </text:span><text:span text:style-name="T26">l’ús</text:span><text:span text:style-name="T32"> </text:span><text:span text:style-name="T26">encara que suposin un cert </text:span><text:span text:style-name="T34">desgast</text:span><text:span text:style-name="T32">.</text:span></text:p>
      <text:p text:style-name="P16"/>
      <text:p text:style-name="P10"><text:span text:style-name="T16">En </text:span><text:span text:style-name="T18">aquest sentit es pronuncia la </text:span><text:span text:style-name="T16">juri</text:span><text:span text:style-name="T15">s</text:span><text:span text:style-name="T16">prud</text:span><text:span text:style-name="T18">è</text:span><text:span text:style-name="T16">ncia de </text:span><text:span text:style-name="T17">l’Audi</text:span><text:span text:style-name="T18">èn</text:span><text:span text:style-name="T17">cia Provincial de Barcelona en Sent</text:span><text:span text:style-name="T18">è</text:span><text:span text:style-name="T17">nci</text:span><text:span text:style-name="T19">e</text:span><text:span text:style-name="T17">s com l</text:span><text:span text:style-name="T18">e</text:span><text:span text:style-name="T17">s de la Secció 4ª, <text:s/>de 29 de </text:span><text:span text:style-name="T18">gener</text:span><text:span text:style-name="T17"> de 2014, 27 de </text:span><text:span text:style-name="T18">gener</text:span><text:span text:style-name="T17"> de 2010 y 19 d</text:span><text:span text:style-name="T18">e maig </text:span><text:span text:style-name="T17">de 2010, declar</text:span><text:span text:style-name="T19">e</text:span><text:span text:style-name="T17">n que:</text:span></text:p>
      <text:p text:style-name="P17"/>
      <text:p text:style-name="P9"><text:span text:style-name="T23">Cuando un arrendatario deja un inmueble arrendado no puede exigírsele que lo deje pintado. No hay base en la ley para ello, pues el que los paramentos sean pintados de una determinada forma por el arrendatario forma parte de aquello a lo que está autorizado, </text:span><text:span text:style-name="T24">sin que pueda exigírsele que vuelva a situarlos en el aspecto original, como no puede obligársele, por ejemplo, a que tape los agujeros hechos en la pared para colgar cuadros,</text:span><text:span text:style-name="T23"> </text:span><text:span text:style-name="T24">si lo hecho se acomoda a criterios de normalidad.</text:span><text:span text:style-name="T23"> Y esta misma sección, en su Sentencia de 27 de enero de 2010 “el tapado de agujeros en las paredes correspondientes a cosas colgadas en las paredes y pintura subsiguirnte son conceptos que caen de pleno en el concepto de repaso de la vivienda tras tres años de ocupación por el inquilino.”</text:span></text:p>
      <text:p text:style-name="P1"/>
      <text:p text:style-name="P7"><text:span text:style-name="T6">Per altra banda, i corroborant el meu descontent</text:span><text:span text:style-name="T2">, </text:span><text:span text:style-name="T8">he pogut comprovar que</text:span><text:span text:style-name="T2"> segueixen sense haver procedit a efectuar les gestions al canvi de titu</text:span><text:span text:style-name="T8">l</text:span><text:span text:style-name="T2">a</text:span><text:span text:style-name="T8">rit</text:span><text:span text:style-name="T2">at dels subministraments d’aigua, </text:span><text:span text:style-name="T12">de gas i </text:span><text:span text:style-name="T2">d’e</text:span><text:span text:style-name="T8">le</text:span><text:span text:style-name="T2">ctricitat</text:span><text:span text:style-name="T6">.</text:span></text:p>
      <text:p text:style-name="P1"><text:soft-page-break/></text:p>
      <text:p text:style-name="P7"><text:span text:style-name="T2">És per tot això que els requereixo </text:span><text:span text:style-name="T6">de manera fefaent </text:span><text:span text:style-name="T2">perquè </text:span><text:span text:style-name="T6">en el termini ja improrrogable de cinc dies </text:span><text:span text:style-name="T2">procedeixin a fer efectiva la devolució de la fiança per import de ......€, així com els interessos generats </text:span><text:span text:style-name="T6">per aquest concepte</text:span><text:span text:style-name="T2"> fins el dia d’avui per import de </text:span><text:span text:style-name="T5">.....</text:span><text:span text:style-name="T2">, en mèrits del que disposa l’article </text:span><text:span text:style-name="T5">36 i següents</text:span><text:span text:style-name="T2"> de la Llei d’Arrendaments Urbans.</text:span></text:p>
      <text:p text:style-name="P1"/>
      <text:p text:style-name="P7"><text:span text:style-name="T2">Així mateix els requer</text:span><text:span text:style-name="T5">e</text:span><text:span text:style-name="T2">ixo perquè abonin l’import de .............</text:span><text:span text:style-name="T6">€</text:span><text:span text:style-name="T2"> pels subministrament d’aigua, </text:span><text:span text:style-name="T12">de gas</text:span><text:span text:style-name="T2"> i</text:span><text:span text:style-name="T12"> d’</text:span><text:span text:style-name="T2"> electricitat que s’han seguit carregant en el meu compte corrent indegudament.</text:span></text:p>
      <text:p text:style-name="P1"/>
      <text:p text:style-name="P8"><text:span text:style-name="T2">D’altra banda i amb una profunda decepció pel mal servei prestat i per la manca de consideració rebuda, procediré a instar la demanda judicial corresponent, reclamant els esmentats imports</text:span><text:span text:style-name="T10">,</text:span><text:span text:style-name="T2"> més els interesso si les costes que </text:span><text:span text:style-name="T10">es </text:span><text:span text:style-name="T2"><text:s/>derivin </text:span><text:span text:style-name="T10">de la interpel</text:span><text:span text:style-name="T12">·</text:span><text:span text:style-name="T10">lació judicial.</text:span></text:p>
      <text:p text:style-name="P13"/>
      <text:p text:style-name="P14">Atentament,</text:p>
      <text:p text:style-name="P14"/>
      <text:p text:style-name="P14"/>
      <text:p text:style-name="P14"/>
      <text:p text:style-name="P14"/>
      <text:p text:style-name="P2"/>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Arial2"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ca" fo:country="ES"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ca" fo:country="ES" style:letter-kerning="true" style:font-name-asian="NSimSun" style:font-size-asian="10.5pt" style:language-asian="zh" style:country-asian="CN" style:font-name-complex="Ari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SP_5f_F_5f_Normal" style:display-name="SP_F_Normal" style:family="paragraph">
      <style:paragraph-properties fo:margin-left="0cm" fo:margin-right="0cm" fo:margin-top="0.212cm" fo:margin-bottom="0.212cm" loext:contextual-spacing="false" fo:line-height="120%" fo:text-align="justify" style:justify-single-word="false" fo:orphans="2" fo:widows="2" fo:text-indent="1.251cm" style:auto-text-indent="false"/>
      <style:text-properties style:use-window-font-color="true" style:font-name="Arial1" fo:font-family="Arial" style:font-family-generic="swiss" style:font-pitch="variable" fo:font-size="11pt" fo:language="es" fo:country="ES" officeooo:rsid="001ad117" style:font-name-asian="Times New Roman" style:font-family-asian="'Times New Roman'" style:font-family-generic-asian="roman" style:font-pitch-asian="variable" style:font-size-asian="11pt" style:font-name-complex="Arial1" style:font-family-complex="Arial" style:font-family-generic-complex="swiss" style:font-pitch-complex="variable" style:font-size-complex="11pt" style:language-complex="ar" style:country-complex="SA"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3-11-24T09:31:13.034000000</meta:creation-date>
    <dc:date>2023-11-24T10:33:37.343000000</dc:date>
    <meta:editing-duration>PT12M13S</meta:editing-duration>
    <meta:editing-cycles>2</meta:editing-cycles>
    <meta:generator>LibreOffice/6.3.1.2$Windows_x86 LibreOffice_project/b79626edf0065ac373bd1df5c28bd630b4424273</meta:generator>
    <meta:document-statistic meta:table-count="0" meta:image-count="0" meta:object-count="0" meta:page-count="2" meta:paragraph-count="17" meta:word-count="632" meta:character-count="3964" meta:non-whitespace-character-count="3321"/>
  </office:meta>
</office:document-meta>
</file>